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style:cell-protect="none"/>
    </style:style>
    <style:style style:name="ce8" style:family="table-cell" style:parent-style-name="Default" style:data-style-name="N4">
      <style:table-cell-properties style:cell-protect="none"/>
    </style:style>
    <style:style style:name="ce9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10" style:family="table-cell" style:parent-style-name="Default" style:data-style-name="N4"/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9845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6.96383333333333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2.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6.87916666666667cm"/>
    </style:style>
    <style:style style:name="ro1" style:family="table-row">
      <style:table-row-properties style:row-height="26.4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_Pagamenti_2_trimestre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0"/>
        <table:table-column table:style-name="co5" table:default-cell-style-name="ce1"/>
        <table:table-column table:style-name="co8" table:default-cell-style-name="ce1"/>
        <table:table-column table:style-name="co1" table:number-columns-repeated="16375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DI SPESA</text:p>
          </table:table-cell>
          <table:table-cell office:value-type="string" table:style-name="ce2">
            <text:p>TIPOLOGIA DI SPESA</text:p>
          </table:table-cell>
          <table:table-cell office:value-type="string" table:style-name="ce2">
            <text:p>CODICE SIOPE</text:p>
          </table:table-cell>
          <table:table-cell office:value-type="string" table:style-name="ce2">
            <text:p>DESCRIZIONE SIOPE</text:p>
          </table:table-cell>
          <table:table-cell office:value-type="string" table:style-name="ce3">
            <text:p>IMPOR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BENEFICIARIO</text:p>
          </table:table-cell>
          <table:table-cell table:number-columns-repeated="16375" table:style-name="ce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2000" table:style-name="ce8">
            <text:p>12.0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95" table:style-name="ce8">
            <text:p>695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858" table:style-name="ce8">
            <text:p>2.858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492.77" table:style-name="ce8">
            <text:p>7.492,7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2034.5800000000002" table:style-name="ce8">
            <text:p>2.034,58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226.43" table:style-name="ce8">
            <text:p>1.226,4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50.4" table:style-name="ce8">
            <text:p>750,4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216.66" table:style-name="ce8">
            <text:p>2.216,6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7942.16" table:style-name="ce8">
            <text:p>87.942,1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3.1" table:style-name="ce8">
            <text:p>503,1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40" table:style-name="ce8">
            <text:p>1.84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0" table:style-name="ce8">
            <text:p>18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92" table:style-name="ce8">
            <text:p>892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203.44" table:style-name="ce8">
            <text:p>2.203,4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6793.28" table:style-name="ce8">
            <text:p>6.793,28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00" table:style-name="ce8">
            <text:p>9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70" table:style-name="ce8">
            <text:p>57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97.33" table:style-name="ce8">
            <text:p>297,3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79.39" table:style-name="ce8">
            <text:p>679,39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68.42" table:style-name="ce8">
            <text:p>1.568,4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424.5" table:style-name="ce8">
            <text:p>424,5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8.600000000000009" table:style-name="ce8">
            <text:p>98,6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7" table:style-name="ce7">
            <text:p>3217</text:p>
          </table:table-cell>
          <table:table-cell office:value-type="string" table:style-name="ce7">
            <text:p>Manutenzione ordinaria e riparazioni di automezzi</text:p>
          </table:table-cell>
          <table:table-cell office:value-type="float" office:value="304.10000000000002" table:style-name="ce8">
            <text:p>304,1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301.72000000000003" table:style-name="ce8">
            <text:p>301,7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8" table:style-name="ce7">
            <text:p>3208</text:p>
          </table:table-cell>
          <table:table-cell office:value-type="string" table:style-name="ce7">
            <text:p>Utenze e canoni per telefonia e reti di trasmissione<text:s/></text:p>
          </table:table-cell>
          <table:table-cell office:value-type="float" office:value="187.68" table:style-name="ce8">
            <text:p>187,68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900" table:style-name="ce8">
            <text:p>3.9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334.93" table:style-name="ce8">
            <text:p>9.334,9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0" table:style-name="ce8">
            <text:p>1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5" table:style-name="ce7">
            <text:p>3205</text:p>
          </table:table-cell>
          <table:table-cell office:value-type="string" table:style-name="ce7">
            <text:p>Buoni pasto <text:s/>e mensa per il personale dipendente<text:s/></text:p>
          </table:table-cell>
          <table:table-cell office:value-type="float" office:value="46301" table:style-name="ce8">
            <text:p>46.301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6" table:style-name="ce7">
            <text:p>3206</text:p>
          </table:table-cell>
          <table:table-cell office:value-type="string" table:style-name="ce7">
            <text:p>Mensa per degenti</text:p>
          </table:table-cell>
          <table:table-cell office:value-type="float" office:value="23910.37" table:style-name="ce8">
            <text:p>23.910,3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884.66" table:style-name="ce8">
            <text:p>11.884,6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6" table:style-name="ce8">
            <text:p>0,0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5140.4000000000005" table:style-name="ce8">
            <text:p>5.140,4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/CAPITALE</text:p>
          </table:table-cell>
          <table:table-cell office:value-type="string" table:style-name="ce7">
            <text:p>INVESTIMENTI FISSI</text:p>
          </table:table-cell>
          <table:table-cell office:value-type="float" office:value="6199" table:style-name="ce7">
            <text:p>6199</text:p>
          </table:table-cell>
          <table:table-cell office:value-type="string" table:style-name="ce7">
            <text:p>Altri beni materiali</text:p>
          </table:table-cell>
          <table:table-cell office:value-type="float" office:value="2570" table:style-name="ce8">
            <text:p>2.57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55" table:style-name="ce8">
            <text:p>1.055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1" table:style-name="ce7">
            <text:p>2201</text:p>
          </table:table-cell>
          <table:table-cell office:value-type="string" table:style-name="ce7">
            <text:p>Prodotti alimentari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06" table:style-name="ce8">
            <text:p>1.606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561.7000000000003" table:style-name="ce8">
            <text:p>2.561,7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46.72" table:style-name="ce8">
            <text:p>1.146,7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.79" table:style-name="ce8">
            <text:p>18,79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230" table:style-name="ce8">
            <text:p>10.23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959.13" table:style-name="ce8">
            <text:p>6.959,1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16.26" table:style-name="ce8">
            <text:p>316,2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300" table:style-name="ce8">
            <text:p>3.3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1260" table:style-name="ce8">
            <text:p>11.26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92" table:style-name="ce8">
            <text:p>1.192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30" table:style-name="ce8">
            <text:p>63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14.79999999999995" table:style-name="ce8">
            <text:p>514,8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08.1000000000001" table:style-name="ce8">
            <text:p>1.108,1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720" table:style-name="ce8">
            <text:p>72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2644.65" table:style-name="ce8">
            <text:p>32.644,6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35" table:style-name="ce8">
            <text:p>535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576" table:style-name="ce8">
            <text:p>576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10" table:style-name="ce8">
            <text:p>1.11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28.44" table:style-name="ce8">
            <text:p>128,4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1105.7" table:style-name="ce8">
            <text:p>21.105,7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790" table:style-name="ce8">
            <text:p>9.79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373.32" table:style-name="ce8">
            <text:p>3.373,3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99" table:style-name="ce7">
            <text:p>6199</text:p>
          </table:table-cell>
          <table:table-cell office:value-type="string" table:style-name="ce7">
            <text:p>Altri beni materiali</text:p>
          </table:table-cell>
          <table:table-cell office:value-type="float" office:value="57882.01" table:style-name="ce8">
            <text:p>57.882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88.8" table:style-name="ce8">
            <text:p>388,8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700" table:style-name="ce8">
            <text:p>9.7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7.36" table:style-name="ce8">
            <text:p>177,3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150" table:style-name="ce8">
            <text:p>3.1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97.2000000000003" table:style-name="ce8">
            <text:p>2.697,2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210" table:style-name="ce8">
            <text:p>8.21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954" table:style-name="ce8">
            <text:p>954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86.65" table:style-name="ce8">
            <text:p>586,6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243.5" table:style-name="ce8">
            <text:p>1.243,5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650.51" table:style-name="ce8">
            <text:p>4.650,5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79" table:style-name="ce8">
            <text:p>1.579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8.84000000000003" table:style-name="ce8">
            <text:p>378,8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7" table:style-name="ce8">
            <text:p>117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73.31" table:style-name="ce8">
            <text:p>173,3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0" table:style-name="ce7">
            <text:p>3130</text:p>
          </table:table-cell>
          <table:table-cell office:value-type="string" table:style-name="ce7">
            <text:p>Acq. di prestazioni trasporto in emerg. e urgenza da privati</text:p>
          </table:table-cell>
          <table:table-cell office:value-type="float" office:value="6487.95" table:style-name="ce8">
            <text:p>6.487,9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93.36" table:style-name="ce8">
            <text:p>293,3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968.4000000000005" table:style-name="ce8">
            <text:p>6.968,4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391.69" table:style-name="ce8">
            <text:p>2.391,69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08" table:style-name="ce8">
            <text:p>3.008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8.28000000000003" table:style-name="ce8">
            <text:p>268,28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20.1" table:style-name="ce8">
            <text:p>6.020,1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403.5200000000004" table:style-name="ce8">
            <text:p>4.403,5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921.51" table:style-name="ce8">
            <text:p>6.921,5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35.84" table:style-name="ce8">
            <text:p>735,8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837.62" table:style-name="ce8">
            <text:p>837,6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1.42000000000007" table:style-name="ce8">
            <text:p>861,4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349.86" table:style-name="ce8">
            <text:p>3.349,8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00" table:style-name="ce8">
            <text:p>1.2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150" table:style-name="ce8">
            <text:p>1.1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150" table:style-name="ce8">
            <text:p>1.15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20" table:style-name="ce8">
            <text:p>32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509.89" table:style-name="ce8">
            <text:p>9.509,89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80" table:style-name="ce8">
            <text:p>48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52.05000000000007" table:style-name="ce8">
            <text:p>652,0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00" table:style-name="ce8">
            <text:p>2.0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0.74" table:style-name="ce8">
            <text:p>260,7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28" table:style-name="ce8">
            <text:p>2.028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732.4000000000005" table:style-name="ce8">
            <text:p>5.732,4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9542.77" table:style-name="ce8">
            <text:p>29.542,7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799.9500000000003" table:style-name="ce8">
            <text:p>2.799,9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588.46" table:style-name="ce8">
            <text:p>5.588,4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98.15000000000003" table:style-name="ce8">
            <text:p>298,1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6" table:style-name="ce7">
            <text:p>3206</text:p>
          </table:table-cell>
          <table:table-cell office:value-type="string" table:style-name="ce7">
            <text:p>Mensa per degenti</text:p>
          </table:table-cell>
          <table:table-cell office:value-type="float" office:value="1968.5900000000001" table:style-name="ce8">
            <text:p>1.968,59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70718.2" table:style-name="ce8">
            <text:p>70.718,2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35000000000000003" table:style-name="ce8">
            <text:p>0,3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7349.3600000000006" table:style-name="ce8">
            <text:p>7.349,36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23.67" table:style-name="ce8">
            <text:p>123,6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4" table:style-name="ce8">
            <text:p>864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85.8700000000001" table:style-name="ce8">
            <text:p>1.685,8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64.82" table:style-name="ce8">
            <text:p>1.464,82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84846.84" table:style-name="ce8">
            <text:p>84.846,84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603.6800000000003" table:style-name="ce8">
            <text:p>3.603,68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0822" table:style-name="ce8">
            <text:p>60.822,0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881.7000000000003" table:style-name="ce8">
            <text:p>3.881,70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224.81" table:style-name="ce8">
            <text:p>2.224,8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2769.15" table:style-name="ce8">
            <text:p>2.769,15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2.53" table:style-name="ce8">
            <text:p>172,5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6561.61" table:style-name="ce8">
            <text:p>16.561,61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13791.93" table:style-name="ce8">
            <text:p>13.791,93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54.57" table:style-name="ce8">
            <text:p>354,57</text:p>
          </table:table-cell>
          <table:table-cell office:value-type="string" table:style-name="ce9">
            <text:p>01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148655.44" table:style-name="ce8">
            <text:p>148.655,44</text:p>
          </table:table-cell>
          <table:table-cell office:value-type="string" table:style-name="ce9">
            <text:p>0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268.6000000000004" table:style-name="ce8">
            <text:p>4.268,60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23661.54" table:style-name="ce8">
            <text:p>23.661,54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9" table:style-name="ce7">
            <text:p>2199</text:p>
          </table:table-cell>
          <table:table-cell office:value-type="string" table:style-name="ce7">
            <text:p>Acquisto di beni sanitari derivante da sopravvenienze<text:s/></text:p>
          </table:table-cell>
          <table:table-cell office:value-type="float" office:value="632" table:style-name="ce8">
            <text:p>632,00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408.96" table:style-name="ce8">
            <text:p>6.408,96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97.5" table:style-name="ce8">
            <text:p>1.497,50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210.5200000000004" table:style-name="ce8">
            <text:p>5.210,52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9" table:style-name="ce7">
            <text:p>3209</text:p>
          </table:table-cell>
          <table:table-cell office:value-type="string" table:style-name="ce7">
            <text:p>Utenze e canoni per energia elettrica<text:s/></text:p>
          </table:table-cell>
          <table:table-cell office:value-type="float" office:value="141312.98000000001" table:style-name="ce8">
            <text:p>141.312,98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43" table:style-name="ce8">
            <text:p>243,00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912.5" table:style-name="ce8">
            <text:p>1.912,50</text:p>
          </table:table-cell>
          <table:table-cell office:value-type="string" table:style-name="ce9">
            <text:p>0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3750" table:style-name="ce8">
            <text:p>33.750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646.04" table:style-name="ce8">
            <text:p>5.646,04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78" table:style-name="ce8">
            <text:p>178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3850" table:style-name="ce8">
            <text:p>3.850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329" table:style-name="ce8">
            <text:p>2.329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810.1" table:style-name="ce8">
            <text:p>810,1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8770" table:style-name="ce8">
            <text:p>8.770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403.36" table:style-name="ce8">
            <text:p>403,36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986.63" table:style-name="ce8">
            <text:p>2.986,63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334.28000000000003" table:style-name="ce8">
            <text:p>334,28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305.6799999999998" table:style-name="ce8">
            <text:p>2.305,68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129.1" table:style-name="ce8">
            <text:p>129,1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7.92" table:style-name="ce8">
            <text:p>27,92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594.5" table:style-name="ce8">
            <text:p>594,5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750" table:style-name="ce8">
            <text:p>2.750,0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491.9" table:style-name="ce8">
            <text:p>3.491,90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307.06" table:style-name="ce8">
            <text:p>307,06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3613.58" table:style-name="ce8">
            <text:p>3.613,58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36474.85000000003" table:style-name="ce8">
            <text:p>436.474,85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742.92" table:style-name="ce8">
            <text:p>2.742,92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663251.26" table:style-name="ce8">
            <text:p>663.251,26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5440.67" table:style-name="ce8">
            <text:p>5.440,67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693916.84" table:style-name="ce8">
            <text:p>693.916,84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4722.1500000000005" table:style-name="ce8">
            <text:p>4.722,15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14807.95" table:style-name="ce8">
            <text:p>314.807,95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1231.95" table:style-name="ce8">
            <text:p>1.231,95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64362.94" table:style-name="ce8">
            <text:p>464.362,94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416.65000000000003" table:style-name="ce8">
            <text:p>416,65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55125.74" table:style-name="ce8">
            <text:p>355.125,74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891.71" table:style-name="ce8">
            <text:p>2.891,71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48645.81" table:style-name="ce8">
            <text:p>448.645,81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3028.9900000000002" table:style-name="ce8">
            <text:p>3.028,99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32679.72000000003" table:style-name="ce8">
            <text:p>332.679,72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1511.43" table:style-name="ce8">
            <text:p>1.511,43</text:p>
          </table:table-cell>
          <table:table-cell office:value-type="string" table:style-name="ce9">
            <text:p>1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546.9900000000002" table:style-name="ce8">
            <text:p>2.546,99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740" table:style-name="ce8">
            <text:p>2.740,00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160" table:style-name="ce8">
            <text:p>2.160,00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77.47000000000003" table:style-name="ce8">
            <text:p>277,47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98.1" table:style-name="ce8">
            <text:p>198,10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29.82000000000005" table:style-name="ce8">
            <text:p>529,82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689.27" table:style-name="ce8">
            <text:p>7.689,27</text:p>
          </table:table-cell>
          <table:table-cell office:value-type="string" table:style-name="ce9">
            <text:p>1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25" table:style-name="ce8">
            <text:p>225,00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28.88" table:style-name="ce8">
            <text:p>228,88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7.0000000000000007E-2" table:style-name="ce8">
            <text:p>0,07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000" table:style-name="ce8">
            <text:p>5.000,00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530" table:style-name="ce8">
            <text:p>3.530,00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19668.12" table:style-name="ce8">
            <text:p>19.668,12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" table:style-name="ce8">
            <text:p>8,00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72.72" table:style-name="ce8">
            <text:p>372,72</text:p>
          </table:table-cell>
          <table:table-cell office:value-type="string" table:style-name="ce9">
            <text:p>16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922.04" table:style-name="ce8">
            <text:p>1.922,04</text:p>
          </table:table-cell>
          <table:table-cell office:value-type="string" table:style-name="ce9">
            <text:p>2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050.4" table:style-name="ce8">
            <text:p>13.050,40</text:p>
          </table:table-cell>
          <table:table-cell office:value-type="string" table:style-name="ce9">
            <text:p>2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29.21" table:style-name="ce8">
            <text:p>529,21</text:p>
          </table:table-cell>
          <table:table-cell office:value-type="string" table:style-name="ce9">
            <text:p>20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10482" table:style-name="ce8">
            <text:p>10.482,0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6152" table:style-name="ce8">
            <text:p>6.152,0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3880.03" table:style-name="ce8">
            <text:p>3.880,03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4004" table:style-name="ce8">
            <text:p>4.004,0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1020" table:style-name="ce8">
            <text:p>1.020,0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0" table:style-name="ce8">
            <text:p>40,0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3532.92" table:style-name="ce8">
            <text:p>3.532,92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8846.58" table:style-name="ce8">
            <text:p>8.846,58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3596.6" table:style-name="ce8">
            <text:p>3.596,6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316.2" table:style-name="ce8">
            <text:p>316,2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243.2" table:style-name="ce8">
            <text:p>4.243,20</text:p>
          </table:table-cell>
          <table:table-cell office:value-type="string" table:style-name="ce9">
            <text:p>22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1715" table:style-name="ce8">
            <text:p>11.715,00</text:p>
          </table:table-cell>
          <table:table-cell office:value-type="string" table:style-name="ce9">
            <text:p>2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093.34" table:style-name="ce8">
            <text:p>14.093,34</text:p>
          </table:table-cell>
          <table:table-cell office:value-type="string" table:style-name="ce9">
            <text:p>2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6040" table:style-name="ce8">
            <text:p>6.040,00</text:p>
          </table:table-cell>
          <table:table-cell office:value-type="string" table:style-name="ce9">
            <text:p>23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40" table:style-name="ce8">
            <text:p>540,00</text:p>
          </table:table-cell>
          <table:table-cell office:value-type="string" table:style-name="ce9">
            <text:p>23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2373.5700000000002" table:style-name="ce8">
            <text:p>2.373,57</text:p>
          </table:table-cell>
          <table:table-cell office:value-type="string" table:style-name="ce9">
            <text:p>23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622.5" table:style-name="ce8">
            <text:p>9.622,5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1700" table:style-name="ce8">
            <text:p>1.700,0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329.6000000000004" table:style-name="ce8">
            <text:p>4.329,6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072.3900000000003" table:style-name="ce8">
            <text:p>5.072,39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09.07" table:style-name="ce8">
            <text:p>1.709,07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89.32" table:style-name="ce8">
            <text:p>289,32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38" table:style-name="ce8">
            <text:p>238,0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00" table:style-name="ce8">
            <text:p>500,0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50" table:style-name="ce8">
            <text:p>1.750,0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987.6000000000001" table:style-name="ce8">
            <text:p>1.987,6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99" table:style-name="ce7">
            <text:p>6199</text:p>
          </table:table-cell>
          <table:table-cell office:value-type="string" table:style-name="ce7">
            <text:p>Altri beni materiali</text:p>
          </table:table-cell>
          <table:table-cell office:value-type="float" office:value="5201.2" table:style-name="ce8">
            <text:p>5.201,2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8433.27" table:style-name="ce8">
            <text:p>28.433,27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1000" table:style-name="ce8">
            <text:p>21.000,00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37962.54" table:style-name="ce8">
            <text:p>337.962,54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4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49.54" table:style-name="ce8">
            <text:p>149,5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3730.58" table:style-name="ce8">
            <text:p>3.730,58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" table:style-name="ce8">
            <text:p>4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96" table:style-name="ce8">
            <text:p>1.296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69.38" table:style-name="ce8">
            <text:p>369,38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557.45000000000005" table:style-name="ce8">
            <text:p>557,4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690.9" table:style-name="ce8">
            <text:p>690,9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8.68" table:style-name="ce8">
            <text:p>148,68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.34" table:style-name="ce8">
            <text:p>8,3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288" table:style-name="ce8">
            <text:p>9.288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6315.5" table:style-name="ce8">
            <text:p>16.315,5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40" table:style-name="ce8">
            <text:p>14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058.05" table:style-name="ce8">
            <text:p>3.058,0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000" table:style-name="ce8">
            <text:p>14.00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3250" table:style-name="ce8">
            <text:p>13.25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73.4" table:style-name="ce8">
            <text:p>1.873,4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86.64" table:style-name="ce8">
            <text:p>1.886,6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921.45" table:style-name="ce8">
            <text:p>1.921,4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2173.350000000002" table:style-name="ce8">
            <text:p>22.173,3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2.4" table:style-name="ce8">
            <text:p>202,4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753.25" table:style-name="ce8">
            <text:p>2.753,2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9233.0500000000011" table:style-name="ce8">
            <text:p>9.233,0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39" table:style-name="ce8">
            <text:p>1.139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250" table:style-name="ce8">
            <text:p>2.25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175" table:style-name="ce8">
            <text:p>8.175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038.4" table:style-name="ce8">
            <text:p>12.038,4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3.2" table:style-name="ce8">
            <text:p>403,2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000.02" table:style-name="ce8">
            <text:p>1.000,02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000.04" table:style-name="ce8">
            <text:p>2.000,0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4200" table:style-name="ce8">
            <text:p>4.20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49.76" table:style-name="ce8">
            <text:p>749,76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394.0400000000009" table:style-name="ce8">
            <text:p>8.394,0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3" table:style-name="ce8">
            <text:p>3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379.58" table:style-name="ce8">
            <text:p>1.379,58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49.6" table:style-name="ce8">
            <text:p>149,6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57.74" table:style-name="ce8">
            <text:p>1.357,7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85.33" table:style-name="ce8">
            <text:p>1.085,33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6557.05" table:style-name="ce8">
            <text:p>6.557,05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821.74" table:style-name="ce8">
            <text:p>9.821,74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300" table:style-name="ce8">
            <text:p>1.30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65.8" table:style-name="ce8">
            <text:p>1.765,8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82.40000000000003" table:style-name="ce8">
            <text:p>382,4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96" table:style-name="ce8">
            <text:p>596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30948" table:style-name="ce8">
            <text:p>30.948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04" table:style-name="ce8">
            <text:p>1.104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91.91999999999996" table:style-name="ce8">
            <text:p>591,92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020.0600000000004" table:style-name="ce8">
            <text:p>5.020,06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28.6" table:style-name="ce8">
            <text:p>6.028,6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80" table:style-name="ce8">
            <text:p>38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162.8700000000008" table:style-name="ce8">
            <text:p>9.162,87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9518.56" table:style-name="ce8">
            <text:p>9.518,56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3" table:style-name="ce8">
            <text:p>0,03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41.67" table:style-name="ce8">
            <text:p>41,67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781.2" table:style-name="ce8">
            <text:p>781,2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2352" table:style-name="ce8">
            <text:p>2.352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217.1600000000001" table:style-name="ce8">
            <text:p>1.217,16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236" table:style-name="ce8">
            <text:p>5.236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000" table:style-name="ce8">
            <text:p>12.000,00</text:p>
          </table:table-cell>
          <table:table-cell office:value-type="string" table:style-name="ce9">
            <text:p>27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887" table:style-name="ce8">
            <text:p>11.887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334.7400000000002" table:style-name="ce8">
            <text:p>3.334,74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610.65" table:style-name="ce8">
            <text:p>610,65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599.59" table:style-name="ce8">
            <text:p>4.599,59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295.07" table:style-name="ce8">
            <text:p>7.295,07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9709.9500000000007" table:style-name="ce8">
            <text:p>9.709,95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100" table:style-name="ce8">
            <text:p>2.10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325.59" table:style-name="ce8">
            <text:p>8.325,59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01.19" table:style-name="ce8">
            <text:p>1.501,19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40" table:style-name="ce8">
            <text:p>2.04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6180.5" table:style-name="ce8">
            <text:p>16.180,5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119.4499999999998" table:style-name="ce8">
            <text:p>2.119,45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20" table:style-name="ce7">
            <text:p>3220</text:p>
          </table:table-cell>
          <table:table-cell office:value-type="string" table:style-name="ce7">
            <text:p>Smaltimento rifiuti</text:p>
          </table:table-cell>
          <table:table-cell office:value-type="float" office:value="14212.880000000001" table:style-name="ce8">
            <text:p>14.212,88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35000000000000003" table:style-name="ce8">
            <text:p>0,35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487" table:style-name="ce8">
            <text:p>4.487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5" table:style-name="ce7">
            <text:p>3205</text:p>
          </table:table-cell>
          <table:table-cell office:value-type="string" table:style-name="ce7">
            <text:p>Buoni pasto <text:s/>e mensa per il personale dipendente<text:s/></text:p>
          </table:table-cell>
          <table:table-cell office:value-type="float" office:value="50069.24" table:style-name="ce8">
            <text:p>50.069,24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6" table:style-name="ce7">
            <text:p>3206</text:p>
          </table:table-cell>
          <table:table-cell office:value-type="string" table:style-name="ce7">
            <text:p>Mensa per degenti</text:p>
          </table:table-cell>
          <table:table-cell office:value-type="float" office:value="30353.200000000001" table:style-name="ce8">
            <text:p>30.353,2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700" table:style-name="ce8">
            <text:p>11.70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19.23" table:style-name="ce8">
            <text:p>1.619,23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1.84" table:style-name="ce8">
            <text:p>161,84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1260" table:style-name="ce8">
            <text:p>11.26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45" table:style-name="ce8">
            <text:p>945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388" table:style-name="ce8">
            <text:p>11.388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90" table:style-name="ce8">
            <text:p>19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21080.41" table:style-name="ce8">
            <text:p>21.080,41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36.88" table:style-name="ce8">
            <text:p>2.136,88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1105.7" table:style-name="ce8">
            <text:p>21.105,7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070" table:style-name="ce8">
            <text:p>14.070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4499.98" table:style-name="ce8">
            <text:p>14.499,98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48.62" table:style-name="ce8">
            <text:p>848,62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867.84" table:style-name="ce8">
            <text:p>2.867,84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" table:style-name="ce8">
            <text:p>18,00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25.95" table:style-name="ce8">
            <text:p>425,95</text:p>
          </table:table-cell>
          <table:table-cell office:value-type="string" table:style-name="ce9">
            <text:p>28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8236.09" table:style-name="ce8">
            <text:p>8.236,09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65" table:style-name="ce8">
            <text:p>65,00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40" table:style-name="ce8">
            <text:p>140,00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8776.2" table:style-name="ce8">
            <text:p>18.776,20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213.19" table:style-name="ce8">
            <text:p>2.213,19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310" table:style-name="ce8">
            <text:p>310,00</text:p>
          </table:table-cell>
          <table:table-cell office:value-type="string" table:style-name="ce9">
            <text:p>29/04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203.2000000000003" table:style-name="ce8">
            <text:p>2.203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400" table:style-name="ce8">
            <text:p>4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21.62" table:style-name="ce8">
            <text:p>221,62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340" table:style-name="ce8">
            <text:p>2.3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328.7400000000002" table:style-name="ce8">
            <text:p>2.328,74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73.1200000000001" table:style-name="ce8">
            <text:p>1.173,12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08.1" table:style-name="ce8">
            <text:p>708,1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4965" table:style-name="ce8">
            <text:p>14.965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61.9000000000001" table:style-name="ce8">
            <text:p>1.161,9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37.67" table:style-name="ce8">
            <text:p>737,67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98.15000000000003" table:style-name="ce8">
            <text:p>298,15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24.75" table:style-name="ce8">
            <text:p>1.124,75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09.4" table:style-name="ce8">
            <text:p>909,4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032.8" table:style-name="ce8">
            <text:p>1.032,8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00" table:style-name="ce8">
            <text:p>8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36" table:style-name="ce8">
            <text:p>836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084" table:style-name="ce8">
            <text:p>6.084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5.2" table:style-name="ce8">
            <text:p>375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70" table:style-name="ce8">
            <text:p>17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75" table:style-name="ce8">
            <text:p>1.275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910.38" table:style-name="ce8">
            <text:p>4.910,3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590.54" table:style-name="ce8">
            <text:p>15.590,54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723.4" table:style-name="ce8">
            <text:p>2.723,4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5169.600000000002" table:style-name="ce8">
            <text:p>25.169,6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1" table:style-name="ce8">
            <text:p>0,1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103.2400000000002" table:style-name="ce8">
            <text:p>3.103,24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621" table:style-name="ce8">
            <text:p>3.621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480" table:style-name="ce8">
            <text:p>6.48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93.20000000000002" table:style-name="ce8">
            <text:p>193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57.16" table:style-name="ce8">
            <text:p>2.657,16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502.4000000000005" table:style-name="ce8">
            <text:p>4.502,4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4.08" table:style-name="ce8">
            <text:p>94,0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4.47" table:style-name="ce8">
            <text:p>104,47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77.06" table:style-name="ce8">
            <text:p>77,06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39.20000000000002" table:style-name="ce8">
            <text:p>139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6.9" table:style-name="ce8">
            <text:p>56,9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520" table:style-name="ce8">
            <text:p>2.52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40" table:style-name="ce8">
            <text:p>8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4" table:style-name="ce8">
            <text:p>864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629" table:style-name="ce8">
            <text:p>1.629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59.2" table:style-name="ce8">
            <text:p>259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5" table:style-name="ce8">
            <text:p>35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395.68" table:style-name="ce8">
            <text:p>395,6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546.88" table:style-name="ce8">
            <text:p>7.546,8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544" table:style-name="ce8">
            <text:p>12.544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612.67" table:style-name="ce8">
            <text:p>6.612,67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334" table:style-name="ce8">
            <text:p>1.334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72" table:style-name="ce8">
            <text:p>972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4.48" table:style-name="ce8">
            <text:p>114,4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340" table:style-name="ce8">
            <text:p>2.3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805.98" table:style-name="ce8">
            <text:p>8.805,9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366.9900000000002" table:style-name="ce8">
            <text:p>2.366,99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88.2" table:style-name="ce8">
            <text:p>1.088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171.84" table:style-name="ce8">
            <text:p>4.171,84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060.5" table:style-name="ce8">
            <text:p>7.060,5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375" table:style-name="ce8">
            <text:p>2.375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34.2" table:style-name="ce8">
            <text:p>1.234,2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5222" table:style-name="ce8">
            <text:p>55.222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72" table:style-name="ce8">
            <text:p>672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61.79" table:style-name="ce8">
            <text:p>1.561,79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30" table:style-name="ce8">
            <text:p>63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1.1" table:style-name="ce8">
            <text:p>161,1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60.7" table:style-name="ce8">
            <text:p>960,7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15" table:style-name="ce8">
            <text:p>315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94" table:style-name="ce8">
            <text:p>794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435.4" table:style-name="ce8">
            <text:p>21.435,4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40" table:style-name="ce8">
            <text:p>1.8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335.94" table:style-name="ce8">
            <text:p>1.335,94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40" table:style-name="ce8">
            <text:p>2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70" table:style-name="ce8">
            <text:p>27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740" table:style-name="ce8">
            <text:p>7.74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420" table:style-name="ce8">
            <text:p>5.42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669.93000000000006" table:style-name="ce8">
            <text:p>669,93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31.81000000000006" table:style-name="ce8">
            <text:p>831,81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23.7" table:style-name="ce8">
            <text:p>23,7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35.5" table:style-name="ce8">
            <text:p>435,5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898.32" table:style-name="ce8">
            <text:p>898,32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50" table:style-name="ce8">
            <text:p>3.75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3500" table:style-name="ce8">
            <text:p>3.5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2" table:style-name="ce7">
            <text:p>6102</text:p>
          </table:table-cell>
          <table:table-cell office:value-type="string" table:style-name="ce7">
            <text:p>Fabbricati<text:s/></text:p>
          </table:table-cell>
          <table:table-cell office:value-type="float" office:value="1700" table:style-name="ce8">
            <text:p>1.700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70.6799999999998" table:style-name="ce8">
            <text:p>2.070,68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2602.4500000000003" table:style-name="ce8">
            <text:p>2.602,45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752.27" table:style-name="ce8">
            <text:p>1.752,27</text:p>
          </table:table-cell>
          <table:table-cell office:value-type="string" table:style-name="ce9">
            <text:p>30/04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6249621" table:style-name="ce8">
            <text:p>6.249.621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12649.33" table:style-name="ce8">
            <text:p>12.649,33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590" table:style-name="ce8">
            <text:p>590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92.7" table:style-name="ce8">
            <text:p>892,7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0489" table:style-name="ce8">
            <text:p>10.489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9" table:style-name="ce7">
            <text:p>3209</text:p>
          </table:table-cell>
          <table:table-cell office:value-type="string" table:style-name="ce7">
            <text:p>Utenze e canoni per energia elettrica<text:s/></text:p>
          </table:table-cell>
          <table:table-cell office:value-type="float" office:value="179510.19" table:style-name="ce8">
            <text:p>179.510,19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69775" table:style-name="ce8">
            <text:p>69.775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97" table:style-name="ce8">
            <text:p>297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220000" table:style-name="ce8">
            <text:p>220.000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535" table:style-name="ce8">
            <text:p>1.535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6066.29" table:style-name="ce8">
            <text:p>6.066,29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50" table:style-name="ce8">
            <text:p>1.950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88" table:style-name="ce8">
            <text:p>1.088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5" table:style-name="ce8">
            <text:p>65,00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26.29" table:style-name="ce8">
            <text:p>6.026,29</text:p>
          </table:table-cell>
          <table:table-cell office:value-type="string" table:style-name="ce9">
            <text:p>07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.2" table:style-name="ce8">
            <text:p>6,20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187.04" table:style-name="ce8">
            <text:p>2.187,04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520470.61" table:style-name="ce8">
            <text:p>520.470,6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3266.15" table:style-name="ce8">
            <text:p>3.266,15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19884.01" table:style-name="ce8">
            <text:p>419.884,0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212.9299999999998" table:style-name="ce8">
            <text:p>2.212,93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62507.16000000003" table:style-name="ce8">
            <text:p>462.507,16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1968.18" table:style-name="ce8">
            <text:p>1.968,18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742737.13" table:style-name="ce8">
            <text:p>742.737,13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705.76" table:style-name="ce8">
            <text:p>2.705,76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80808.35000000003" table:style-name="ce8">
            <text:p>380.808,35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000.6100000000001" table:style-name="ce8">
            <text:p>2.000,6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79219.35000000003" table:style-name="ce8">
            <text:p>379.219,35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824.88" table:style-name="ce8">
            <text:p>824,88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557725.91" table:style-name="ce8">
            <text:p>557.725,9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762.81" table:style-name="ce8">
            <text:p>2.762,8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1" table:style-name="ce7">
            <text:p>3211</text:p>
          </table:table-cell>
          <table:table-cell office:value-type="string" table:style-name="ce7">
            <text:p>Assicurazioni</text:p>
          </table:table-cell>
          <table:table-cell office:value-type="float" office:value="501.24" table:style-name="ce8">
            <text:p>501,24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5" table:style-name="ce7">
            <text:p>3135</text:p>
          </table:table-cell>
          <table:table-cell office:value-type="string" table:style-name="ce7">
            <text:p>Cons.,coll.,inter.altre pr.lav.san.socios.da altre Amm.pubb.</text:p>
          </table:table-cell>
          <table:table-cell office:value-type="float" office:value="1720.6100000000001" table:style-name="ce8">
            <text:p>1.720,61</text:p>
          </table:table-cell>
          <table:table-cell office:value-type="string" table:style-name="ce9">
            <text:p>11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00" table:style-name="ce8">
            <text:p>6.000,00</text:p>
          </table:table-cell>
          <table:table-cell office:value-type="string" table:style-name="ce9">
            <text:p>1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24.08000000000004" table:style-name="ce8">
            <text:p>624,08</text:p>
          </table:table-cell>
          <table:table-cell office:value-type="string" table:style-name="ce9">
            <text:p>1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2442" table:style-name="ce8">
            <text:p>82.442,00</text:p>
          </table:table-cell>
          <table:table-cell office:value-type="string" table:style-name="ce9">
            <text:p>13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number-rows-repeated="2"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42.49" table:style-name="ce8">
            <text:p>642,49</text:p>
          </table:table-cell>
          <table:table-cell office:value-type="string" table:style-name="ce9">
            <text:p>13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87.79" table:style-name="ce8">
            <text:p>1.587,79</text:p>
          </table:table-cell>
          <table:table-cell office:value-type="string" table:style-name="ce9">
            <text:p>13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920" table:style-name="ce8">
            <text:p>920,00</text:p>
          </table:table-cell>
          <table:table-cell office:value-type="string" table:style-name="ce9">
            <text:p>13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13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00" table:style-name="ce8">
            <text:p>9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25" table:style-name="ce8">
            <text:p>1.725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99.1000000000001" table:style-name="ce8">
            <text:p>1.499,1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60" table:style-name="ce8">
            <text:p>56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4" table:style-name="ce8">
            <text:p>134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237" table:style-name="ce8">
            <text:p>237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47.27" table:style-name="ce8">
            <text:p>1.447,27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4965" table:style-name="ce8">
            <text:p>14.965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799.9500000000003" table:style-name="ce8">
            <text:p>2.799,95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957.37" table:style-name="ce8">
            <text:p>11.957,37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25" table:style-name="ce8">
            <text:p>0,25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73.64" table:style-name="ce8">
            <text:p>773,6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87" table:style-name="ce8">
            <text:p>387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0" table:style-name="ce8">
            <text:p>2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9" table:style-name="ce8">
            <text:p>869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52" table:style-name="ce8">
            <text:p>352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43" table:style-name="ce8">
            <text:p>1.443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4" table:style-name="ce8">
            <text:p>114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512.9400000000005" table:style-name="ce8">
            <text:p>6.512,9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377.52" table:style-name="ce8">
            <text:p>5.377,5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53" table:style-name="ce8">
            <text:p>853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" table:style-name="ce8">
            <text:p>3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99" table:style-name="ce7">
            <text:p>6199</text:p>
          </table:table-cell>
          <table:table-cell office:value-type="string" table:style-name="ce7">
            <text:p>Altri beni materiali</text:p>
          </table:table-cell>
          <table:table-cell office:value-type="float" office:value="1720" table:style-name="ce8">
            <text:p>1.72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1" table:style-name="ce7">
            <text:p>2201</text:p>
          </table:table-cell>
          <table:table-cell office:value-type="string" table:style-name="ce7">
            <text:p>Prodotti alimentari</text:p>
          </table:table-cell>
          <table:table-cell office:value-type="float" office:value="455" table:style-name="ce8">
            <text:p>455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6973.87" table:style-name="ce8">
            <text:p>46.973,87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285.85" table:style-name="ce8">
            <text:p>2.285,85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39" table:style-name="ce8">
            <text:p>539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" table:style-name="ce8">
            <text:p>4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068.7" table:style-name="ce8">
            <text:p>5.068,7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75.7" table:style-name="ce8">
            <text:p>375,7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82" table:style-name="ce8">
            <text:p>1.182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54" table:style-name="ce8">
            <text:p>1.854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34.7" table:style-name="ce8">
            <text:p>434,7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0" table:style-name="ce7">
            <text:p>3130</text:p>
          </table:table-cell>
          <table:table-cell office:value-type="string" table:style-name="ce7">
            <text:p>Acq. di prestazioni trasporto in emerg. e urgenza da privati</text:p>
          </table:table-cell>
          <table:table-cell office:value-type="float" office:value="5284.2" table:style-name="ce8">
            <text:p>5.284,2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80" table:style-name="ce8">
            <text:p>88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625.04" table:style-name="ce8">
            <text:p>14.625,0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38" table:style-name="ce8">
            <text:p>2.038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339" table:style-name="ce8">
            <text:p>3.339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181.14" table:style-name="ce8">
            <text:p>2.181,1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0990" table:style-name="ce8">
            <text:p>10.99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095.24" table:style-name="ce8">
            <text:p>7.095,2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60" table:style-name="ce8">
            <text:p>2.16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858" table:style-name="ce8">
            <text:p>2.858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349.720000000001" table:style-name="ce8">
            <text:p>16.349,7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92.32" table:style-name="ce8">
            <text:p>1.492,3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3" table:style-name="ce7">
            <text:p>2203</text:p>
          </table:table-cell>
          <table:table-cell office:value-type="string" table:style-name="ce7">
            <text:p>Combustibili, carburanti e lubrificanti<text:s text:c="2"/></text:p>
          </table:table-cell>
          <table:table-cell office:value-type="float" office:value="669.89" table:style-name="ce8">
            <text:p>669,89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95.600000000000009" table:style-name="ce8">
            <text:p>95,6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578.88" table:style-name="ce8">
            <text:p>5.578,88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0" table:style-name="ce8">
            <text:p>13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747.80000000000007" table:style-name="ce8">
            <text:p>747,8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40.39" table:style-name="ce8">
            <text:p>440,39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985.3" table:style-name="ce8">
            <text:p>2.985,3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6046.16" table:style-name="ce8">
            <text:p>26.046,16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29.63" table:style-name="ce8">
            <text:p>529,63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47.4" table:style-name="ce8">
            <text:p>847,4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.82" table:style-name="ce8">
            <text:p>6,8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00" table:style-name="ce8">
            <text:p>2.0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096.24" table:style-name="ce8">
            <text:p>4.096,2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73.7400000000002" table:style-name="ce8">
            <text:p>2.073,7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72" table:style-name="ce8">
            <text:p>272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00" table:style-name="ce8">
            <text:p>1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80" table:style-name="ce8">
            <text:p>1.38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101.72" table:style-name="ce8">
            <text:p>1.101,7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396.64" table:style-name="ce8">
            <text:p>3.396,6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79" table:style-name="ce8">
            <text:p>579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59.96" table:style-name="ce8">
            <text:p>159,96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054" table:style-name="ce8">
            <text:p>16.054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97.1" table:style-name="ce8">
            <text:p>197,1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900" table:style-name="ce8">
            <text:p>11.9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16" table:style-name="ce8">
            <text:p>2.016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400" table:style-name="ce8">
            <text:p>16.4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58.48" table:style-name="ce8">
            <text:p>358,48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" table:style-name="ce8">
            <text:p>18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700" table:style-name="ce8">
            <text:p>9.7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75" table:style-name="ce8">
            <text:p>375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355.5" table:style-name="ce8">
            <text:p>355,5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76.42" table:style-name="ce8">
            <text:p>1.176,4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8" table:style-name="ce7">
            <text:p>3208</text:p>
          </table:table-cell>
          <table:table-cell office:value-type="string" table:style-name="ce7">
            <text:p>Utenze e canoni per telefonia e reti di trasmissione<text:s/></text:p>
          </table:table-cell>
          <table:table-cell office:value-type="float" office:value="837.14" table:style-name="ce8">
            <text:p>837,1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8" table:style-name="ce7">
            <text:p>3208</text:p>
          </table:table-cell>
          <table:table-cell office:value-type="string" table:style-name="ce7">
            <text:p>Utenze e canoni per telefonia e reti di trasmissione<text:s/></text:p>
          </table:table-cell>
          <table:table-cell office:value-type="float" office:value="391.42" table:style-name="ce8">
            <text:p>391,4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249.6000000000001" table:style-name="ce8">
            <text:p>1.249,6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967.8400000000001" table:style-name="ce8">
            <text:p>1.967,84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4531" table:style-name="ce8">
            <text:p>4.531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927.900000000001" table:style-name="ce8">
            <text:p>19.927,9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054.7100000000009" table:style-name="ce8">
            <text:p>9.054,7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3750" table:style-name="ce8">
            <text:p>13.75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6800" table:style-name="ce8">
            <text:p>6.8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28.5" table:style-name="ce8">
            <text:p>1.928,5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325.7" table:style-name="ce8">
            <text:p>1.325,7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060" table:style-name="ce8">
            <text:p>2.06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50" table:style-name="ce8">
            <text:p>1.95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157" table:style-name="ce8">
            <text:p>1.157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924.11" table:style-name="ce8">
            <text:p>5.924,1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700" table:style-name="ce8">
            <text:p>2.700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50.75" table:style-name="ce8">
            <text:p>1.950,75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6602.11" table:style-name="ce8">
            <text:p>16.602,11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625" table:style-name="ce8">
            <text:p>9.625,00</text:p>
          </table:table-cell>
          <table:table-cell office:value-type="string" table:style-name="ce9">
            <text:p>18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9542.77" table:style-name="ce8">
            <text:p>29.542,77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65.5" table:style-name="ce8">
            <text:p>765,5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.09" table:style-name="ce8">
            <text:p>50,09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2366.65" table:style-name="ce8">
            <text:p>2.366,6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5424.5" table:style-name="ce8">
            <text:p>5.424,5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906.47" table:style-name="ce8">
            <text:p>1.906,47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590" table:style-name="ce8">
            <text:p>59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000" table:style-name="ce8">
            <text:p>5.00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1" table:style-name="ce7">
            <text:p>3211</text:p>
          </table:table-cell>
          <table:table-cell office:value-type="string" table:style-name="ce7">
            <text:p>Assicurazioni</text:p>
          </table:table-cell>
          <table:table-cell office:value-type="float" office:value="-501.24" table:style-name="ce8">
            <text:p>-501,2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1" table:style-name="ce7">
            <text:p>3211</text:p>
          </table:table-cell>
          <table:table-cell office:value-type="string" table:style-name="ce7">
            <text:p>Assicurazioni</text:p>
          </table:table-cell>
          <table:table-cell office:value-type="float" office:value="501.24" table:style-name="ce8">
            <text:p>501,2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0" table:style-name="ce8">
            <text:p>4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58.2" table:style-name="ce8">
            <text:p>1.558,2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481.15" table:style-name="ce8">
            <text:p>3.481,1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54" table:style-name="ce8">
            <text:p>254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755" table:style-name="ce8">
            <text:p>6.755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372.1000000000001" table:style-name="ce8">
            <text:p>1.372,1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85.03" table:style-name="ce8">
            <text:p>1.885,03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47.55" table:style-name="ce8">
            <text:p>447,5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45" table:style-name="ce8">
            <text:p>245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50.4" table:style-name="ce8">
            <text:p>750,4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17.67" table:style-name="ce8">
            <text:p>317,67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21.86" table:style-name="ce8">
            <text:p>4.021,86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871.16" table:style-name="ce8">
            <text:p>15.871,16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8" table:style-name="ce8">
            <text:p>0,08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265" table:style-name="ce8">
            <text:p>2.265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97.74" table:style-name="ce8">
            <text:p>897,7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69.83" table:style-name="ce8">
            <text:p>3.769,83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06" table:style-name="ce8">
            <text:p>806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0" table:style-name="ce7">
            <text:p>2110</text:p>
          </table:table-cell>
          <table:table-cell office:value-type="string" table:style-name="ce7">
            <text:p>Materiali e prodotti per uso veterinario</text:p>
          </table:table-cell>
          <table:table-cell office:value-type="float" office:value="46.6" table:style-name="ce8">
            <text:p>46,6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8.84000000000003" table:style-name="ce8">
            <text:p>378,8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7.8" table:style-name="ce8">
            <text:p>97,8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20" table:style-name="ce7">
            <text:p>3220</text:p>
          </table:table-cell>
          <table:table-cell office:value-type="string" table:style-name="ce7">
            <text:p>Smaltimento rifiuti</text:p>
          </table:table-cell>
          <table:table-cell office:value-type="float" office:value="20450.75" table:style-name="ce8">
            <text:p>20.450,7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777.8" table:style-name="ce8">
            <text:p>1.777,8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63.21" table:style-name="ce8">
            <text:p>63,21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62.75" table:style-name="ce8">
            <text:p>862,7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1038.8" table:style-name="ce8">
            <text:p>1.038,8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50" table:style-name="ce8">
            <text:p>1.75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580.3000000000002" table:style-name="ce8">
            <text:p>2.580,3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" table:style-name="ce8">
            <text:p>6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71.03" table:style-name="ce8">
            <text:p>1.471,03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900" table:style-name="ce8">
            <text:p>3.90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4.5" table:style-name="ce8">
            <text:p>184,5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692.66" table:style-name="ce8">
            <text:p>692,66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18.3200000000002" table:style-name="ce8">
            <text:p>2.118,32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8497.08" table:style-name="ce8">
            <text:p>28.497,08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882.5" table:style-name="ce8">
            <text:p>11.882,5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6099.5" table:style-name="ce8">
            <text:p>66.099,5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11563" table:style-name="ce8">
            <text:p>11.563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808" table:style-name="ce8">
            <text:p>4.808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16.75" table:style-name="ce8">
            <text:p>116,75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36.4" table:style-name="ce8">
            <text:p>36,4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744" table:style-name="ce8">
            <text:p>744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800" table:style-name="ce8">
            <text:p>80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460" table:style-name="ce8">
            <text:p>17.460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65.91" table:style-name="ce8">
            <text:p>465,91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246.63" table:style-name="ce8">
            <text:p>246,63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5.04" table:style-name="ce8">
            <text:p>105,0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52.34" table:style-name="ce8">
            <text:p>52,34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4" table:style-name="ce8">
            <text:p>504,0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20.9" table:style-name="ce8">
            <text:p>220,90</text:p>
          </table:table-cell>
          <table:table-cell office:value-type="string" table:style-name="ce9">
            <text:p>20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5100" table:style-name="ce8">
            <text:p>5.1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4640.04" table:style-name="ce8">
            <text:p>4.640,0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1020" table:style-name="ce8">
            <text:p>1.02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900.75" table:style-name="ce8">
            <text:p>900,75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3" table:style-name="ce7">
            <text:p>3203</text:p>
          </table:table-cell>
          <table:table-cell office:value-type="string" table:style-name="ce7">
            <text:p>Consul.,collab.,inter.e altre prest.lavoro non san.da priv.</text:p>
          </table:table-cell>
          <table:table-cell office:value-type="float" office:value="1353.98" table:style-name="ce8">
            <text:p>1.353,9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3" table:style-name="ce7">
            <text:p>6103</text:p>
          </table:table-cell>
          <table:table-cell office:value-type="string" table:style-name="ce7">
            <text:p>Impianti e macchinari</text:p>
          </table:table-cell>
          <table:table-cell office:value-type="float" office:value="14865.48" table:style-name="ce8">
            <text:p>14.865,4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/CAPITALE</text:p>
          </table:table-cell>
          <table:table-cell office:value-type="string" table:style-name="ce7">
            <text:p>INVESTIMENTI FISSI</text:p>
          </table:table-cell>
          <table:table-cell office:value-type="float" office:value="6103" table:style-name="ce7">
            <text:p>6103</text:p>
          </table:table-cell>
          <table:table-cell office:value-type="string" table:style-name="ce7">
            <text:p>Impianti e macchinari</text:p>
          </table:table-cell>
          <table:table-cell office:value-type="float" office:value="31949.74" table:style-name="ce8">
            <text:p>31.949,7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760" table:style-name="ce8">
            <text:p>6.76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9870" table:style-name="ce8">
            <text:p>9.87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968" table:style-name="ce8">
            <text:p>968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8.68" table:style-name="ce8">
            <text:p>148,6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.34" table:style-name="ce8">
            <text:p>8,3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575" table:style-name="ce8">
            <text:p>575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89.32" table:style-name="ce8">
            <text:p>289,3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755" table:style-name="ce8">
            <text:p>6.755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9" table:style-name="ce8">
            <text:p>409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400" table:style-name="ce8">
            <text:p>14.4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18062.560000000001" table:style-name="ce8">
            <text:p>18.062,5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65.68000000000006" table:style-name="ce8">
            <text:p>865,6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1" table:style-name="ce8">
            <text:p>101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31.58000000000001" table:style-name="ce8">
            <text:p>131,5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700" table:style-name="ce8">
            <text:p>2.7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510" table:style-name="ce8">
            <text:p>51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45" table:style-name="ce8">
            <text:p>545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520" table:style-name="ce8">
            <text:p>52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372.5" table:style-name="ce8">
            <text:p>1.372,5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7017.35" table:style-name="ce8">
            <text:p>47.017,35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3.68" table:style-name="ce8">
            <text:p>23,68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00" table:style-name="ce8">
            <text:p>4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30" table:style-name="ce8">
            <text:p>73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39" table:style-name="ce8">
            <text:p>1.139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4644" table:style-name="ce8">
            <text:p>4.644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137.39" table:style-name="ce8">
            <text:p>8.137,39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705.31" table:style-name="ce8">
            <text:p>6.705,31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8186.66" table:style-name="ce8">
            <text:p>28.186,6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4650.3900000000003" table:style-name="ce8">
            <text:p>4.650,39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080" table:style-name="ce8">
            <text:p>1.08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900" table:style-name="ce8">
            <text:p>3.9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35.35" table:style-name="ce8">
            <text:p>335,35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461.92" table:style-name="ce8">
            <text:p>3.461,9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280" table:style-name="ce8">
            <text:p>2.28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598.7600000000002" table:style-name="ce8">
            <text:p>2.598,7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0.1" table:style-name="ce8">
            <text:p>200,1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119.72" table:style-name="ce8">
            <text:p>5.119,7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14" table:style-name="ce8">
            <text:p>1.714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47000000000000003" table:style-name="ce8">
            <text:p>0,47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344.31" table:style-name="ce8">
            <text:p>2.344,31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499.94" table:style-name="ce8">
            <text:p>2.499,9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276.46" table:style-name="ce8">
            <text:p>2.276,4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2" table:style-name="ce8">
            <text:p>0,2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4099.41" table:style-name="ce8">
            <text:p>4.099,41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32.76" table:style-name="ce8">
            <text:p>4.032,7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269.74" table:style-name="ce8">
            <text:p>1.269,7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336" table:style-name="ce8">
            <text:p>336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066.6600000000001" table:style-name="ce8">
            <text:p>1.066,6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88.20000000000002" table:style-name="ce8">
            <text:p>188,2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375" table:style-name="ce8">
            <text:p>6.375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2000" table:style-name="ce8">
            <text:p>12.0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91.7" table:style-name="ce8">
            <text:p>791,7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30" table:style-name="ce8">
            <text:p>43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314" table:style-name="ce8">
            <text:p>7.314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374" table:style-name="ce8">
            <text:p>2.374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7061.04" table:style-name="ce8">
            <text:p>7.061,0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31.76" table:style-name="ce8">
            <text:p>31,76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50" table:style-name="ce8">
            <text:p>85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41.67" table:style-name="ce8">
            <text:p>41,67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117.39" table:style-name="ce8">
            <text:p>117,39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302" table:style-name="ce8">
            <text:p>1.302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621.02" table:style-name="ce8">
            <text:p>621,02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30" table:style-name="ce8">
            <text:p>1.23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800" table:style-name="ce8">
            <text:p>4.8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00" table:style-name="ce8">
            <text:p>50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50" table:style-name="ce8">
            <text:p>1.75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486.39" table:style-name="ce8">
            <text:p>15.486,39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287" table:style-name="ce8">
            <text:p>1.287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2080" table:style-name="ce8">
            <text:p>12.080,0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394.89" table:style-name="ce8">
            <text:p>394,89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107.74" table:style-name="ce8">
            <text:p>1.107,74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8.20000000000002" table:style-name="ce8">
            <text:p>218,2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7.93" table:style-name="ce8">
            <text:p>167,93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732.4000000000005" table:style-name="ce8">
            <text:p>5.732,40</text:p>
          </table:table-cell>
          <table:table-cell office:value-type="string" table:style-name="ce9">
            <text:p>22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0.99" table:style-name="ce8">
            <text:p>40,99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236" table:style-name="ce8">
            <text:p>5.236,00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14.16" table:style-name="ce8">
            <text:p>614,16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96" table:style-name="ce8">
            <text:p>96,00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72.16" table:style-name="ce8">
            <text:p>1.572,16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902.16" table:style-name="ce8">
            <text:p>902,16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5/05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80" table:style-name="ce8">
            <text:p>3.78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1361.8500000000001" table:style-name="ce8">
            <text:p>1.361,8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49.99" table:style-name="ce8">
            <text:p>549,99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210" table:style-name="ce8">
            <text:p>8.21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483.130000000001" table:style-name="ce8">
            <text:p>8.483,1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2.4" table:style-name="ce8">
            <text:p>92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27.4" table:style-name="ce8">
            <text:p>1.427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45.5" table:style-name="ce8">
            <text:p>645,5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127.5" table:style-name="ce8">
            <text:p>127,5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10" table:style-name="ce8">
            <text:p>1.51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2" table:style-name="ce8">
            <text:p>72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62" table:style-name="ce8">
            <text:p>962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1592.5" table:style-name="ce8">
            <text:p>1.592,5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8" table:style-name="ce7">
            <text:p>3208</text:p>
          </table:table-cell>
          <table:table-cell office:value-type="string" table:style-name="ce7">
            <text:p>Utenze e canoni per telefonia e reti di trasmissione<text:s/></text:p>
          </table:table-cell>
          <table:table-cell office:value-type="float" office:value="1714.47" table:style-name="ce8">
            <text:p>1.714,47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8.58" table:style-name="ce8">
            <text:p>118,5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00" table:style-name="ce8">
            <text:p>90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885.75" table:style-name="ce8">
            <text:p>12.885,7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5" table:style-name="ce8">
            <text:p>55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313.56" table:style-name="ce8">
            <text:p>10.313,56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392.98" table:style-name="ce8">
            <text:p>392,9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039.4" table:style-name="ce8">
            <text:p>2.039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85.33" table:style-name="ce8">
            <text:p>1.085,3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78.51" table:style-name="ce8">
            <text:p>1.078,51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07.98" table:style-name="ce8">
            <text:p>2.607,9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094.9000000000001" table:style-name="ce8">
            <text:p>1.094,9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1232.32" table:style-name="ce8">
            <text:p>1.232,32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250" table:style-name="ce8">
            <text:p>7.25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2110.4" table:style-name="ce8">
            <text:p>2.110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66.02" table:style-name="ce8">
            <text:p>766,02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300" table:style-name="ce8">
            <text:p>1.30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22.83" table:style-name="ce8">
            <text:p>322,8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622.18" table:style-name="ce8">
            <text:p>5.622,1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5" table:style-name="ce8">
            <text:p>35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08318" table:style-name="ce8">
            <text:p>108.318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58.6000000000001" table:style-name="ce8">
            <text:p>1.458,6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70.39999999999998" table:style-name="ce8">
            <text:p>270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99.86" table:style-name="ce8">
            <text:p>299,86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888" table:style-name="ce8">
            <text:p>5.888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60" table:style-name="ce8">
            <text:p>66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77.0499999999993" table:style-name="ce8">
            <text:p>8.677,0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1105.7" table:style-name="ce8">
            <text:p>21.105,7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90" table:style-name="ce8">
            <text:p>1.89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33" table:style-name="ce8">
            <text:p>133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202" table:style-name="ce8">
            <text:p>202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141.29" table:style-name="ce8">
            <text:p>141,29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89.75" table:style-name="ce8">
            <text:p>589,7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6.4" table:style-name="ce8">
            <text:p>186,4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1969.25" table:style-name="ce8">
            <text:p>1.969,2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1119.3500000000001" table:style-name="ce8">
            <text:p>1.119,3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977.03" table:style-name="ce8">
            <text:p>977,0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145" table:style-name="ce8">
            <text:p>2.145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6818.77" table:style-name="ce8">
            <text:p>6.818,77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23.67" table:style-name="ce8">
            <text:p>123,67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9160" table:style-name="ce8">
            <text:p>9.16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12663.43" table:style-name="ce8">
            <text:p>12.663,4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29.65" table:style-name="ce8">
            <text:p>229,6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20" table:style-name="ce7">
            <text:p>3220</text:p>
          </table:table-cell>
          <table:table-cell office:value-type="string" table:style-name="ce7">
            <text:p>Smaltimento rifiuti</text:p>
          </table:table-cell>
          <table:table-cell office:value-type="float" office:value="3757" table:style-name="ce8">
            <text:p>3.757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2387.73" table:style-name="ce8">
            <text:p>2.387,7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0.24" table:style-name="ce8">
            <text:p>40,24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1.39" table:style-name="ce8">
            <text:p>51,39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.92" table:style-name="ce8">
            <text:p>4,92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number-rows-repeated="2"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.700000000000001" table:style-name="ce8">
            <text:p>11,7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4.18" table:style-name="ce8">
            <text:p>54,1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737.73" table:style-name="ce8">
            <text:p>737,7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0" table:style-name="ce8">
            <text:p>20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457.53000000000003" table:style-name="ce8">
            <text:p>457,53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90" table:style-name="ce8">
            <text:p>19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753.75" table:style-name="ce8">
            <text:p>753,7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4515.6400000000003" table:style-name="ce8">
            <text:p>4.515,64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612.5" table:style-name="ce8">
            <text:p>612,5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730" table:style-name="ce8">
            <text:p>730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4666.26" table:style-name="ce8">
            <text:p>4.666,26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415" table:style-name="ce8">
            <text:p>5.415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2965.38" table:style-name="ce8">
            <text:p>22.965,38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4" table:style-name="ce8">
            <text:p>0,04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9915.99" table:style-name="ce8">
            <text:p>9.915,99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0323.64" table:style-name="ce8">
            <text:p>20.323,64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5" table:style-name="ce8">
            <text:p>0,05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9415" table:style-name="ce8">
            <text:p>149.415,00</text:p>
          </table:table-cell>
          <table:table-cell office:value-type="string" table:style-name="ce9">
            <text:p>0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7" table:style-name="ce7">
            <text:p>3217</text:p>
          </table:table-cell>
          <table:table-cell office:value-type="string" table:style-name="ce7">
            <text:p>Manutenzione ordinaria e riparazioni di automezzi</text:p>
          </table:table-cell>
          <table:table-cell office:value-type="float" office:value="386.90000000000003" table:style-name="ce8">
            <text:p>386,9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755" table:style-name="ce8">
            <text:p>6.755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82.23" table:style-name="ce8">
            <text:p>582,23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86.4" table:style-name="ce8">
            <text:p>686,4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056" table:style-name="ce8">
            <text:p>1.056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930" table:style-name="ce8">
            <text:p>3.930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52.96" table:style-name="ce8">
            <text:p>552,96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7.38" table:style-name="ce8">
            <text:p>57,38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860" table:style-name="ce8">
            <text:p>1.860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871.45" table:style-name="ce8">
            <text:p>871,45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413.46" table:style-name="ce8">
            <text:p>7.413,46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373.93" table:style-name="ce8">
            <text:p>373,93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85034.39" table:style-name="ce8">
            <text:p>85.034,39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36" table:style-name="ce8">
            <text:p>436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34685.89" table:style-name="ce8">
            <text:p>34.685,89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19" table:style-name="ce8">
            <text:p>0,19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009.57" table:style-name="ce8">
            <text:p>7.009,57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113.68" table:style-name="ce8">
            <text:p>7.113,68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983.74" table:style-name="ce8">
            <text:p>1.983,74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51.03" table:style-name="ce8">
            <text:p>251,03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34" table:style-name="ce8">
            <text:p>634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507" table:style-name="ce8">
            <text:p>2.507,00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03.75" table:style-name="ce8">
            <text:p>603,75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608.6200000000001" table:style-name="ce8">
            <text:p>1.608,62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9" table:style-name="ce7">
            <text:p>3209</text:p>
          </table:table-cell>
          <table:table-cell office:value-type="string" table:style-name="ce7">
            <text:p>Utenze e canoni per energia elettrica<text:s/></text:p>
          </table:table-cell>
          <table:table-cell office:value-type="float" office:value="157535.13" table:style-name="ce8">
            <text:p>157.535,13</text:p>
          </table:table-cell>
          <table:table-cell office:value-type="string" table:style-name="ce9">
            <text:p>0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4" table:style-name="ce7">
            <text:p>3214</text:p>
          </table:table-cell>
          <table:table-cell office:value-type="string" table:style-name="ce7">
            <text:p>Manut. ordinaria e riparazioni di immobili e loro pertinenze</text:p>
          </table:table-cell>
          <table:table-cell office:value-type="float" office:value="409.95" table:style-name="ce8">
            <text:p>409,9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60" table:style-name="ce8">
            <text:p>66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5" table:style-name="ce8">
            <text:p>35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35" table:style-name="ce8">
            <text:p>35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6" table:style-name="ce7">
            <text:p>2206</text:p>
          </table:table-cell>
          <table:table-cell office:value-type="string" table:style-name="ce7">
            <text:p>Acquisto di materiali per la manutenzione</text:p>
          </table:table-cell>
          <table:table-cell office:value-type="float" office:value="223.29" table:style-name="ce8">
            <text:p>223,29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859.25" table:style-name="ce8">
            <text:p>14.859,2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4" table:style-name="ce8">
            <text:p>0,0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82" table:style-name="ce8">
            <text:p>182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21.33" table:style-name="ce8">
            <text:p>321,33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9542.77" table:style-name="ce8">
            <text:p>29.542,77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11.48" table:style-name="ce8">
            <text:p>511,48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24.8" table:style-name="ce8">
            <text:p>324,8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16.8" table:style-name="ce8">
            <text:p>316,8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4073" table:style-name="ce8">
            <text:p>4.073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4965" table:style-name="ce8">
            <text:p>14.965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277" table:style-name="ce8">
            <text:p>5.277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49.2" table:style-name="ce8">
            <text:p>1.849,2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375.4400000000005" table:style-name="ce8">
            <text:p>4.375,4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297.15000000000003" table:style-name="ce8">
            <text:p>297,1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9.2" table:style-name="ce8">
            <text:p>119,2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595.66" table:style-name="ce8">
            <text:p>595,6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8.40000000000003" table:style-name="ce8">
            <text:p>308,4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2" table:style-name="ce8">
            <text:p>602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84" table:style-name="ce8">
            <text:p>684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8" table:style-name="ce8">
            <text:p>88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476.96000000000004" table:style-name="ce8">
            <text:p>476,9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798.7" table:style-name="ce8">
            <text:p>5.798,7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12" table:style-name="ce8">
            <text:p>0,12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9.69000000000005" table:style-name="ce8">
            <text:p>609,69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47.75" table:style-name="ce8">
            <text:p>747,7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000" table:style-name="ce8">
            <text:p>7.00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5" table:style-name="ce7">
            <text:p>3205</text:p>
          </table:table-cell>
          <table:table-cell office:value-type="string" table:style-name="ce7">
            <text:p>Buoni pasto <text:s/>e mensa per il personale dipendente<text:s/></text:p>
          </table:table-cell>
          <table:table-cell office:value-type="float" office:value="44879.16" table:style-name="ce8">
            <text:p>44.879,1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6" table:style-name="ce7">
            <text:p>3206</text:p>
          </table:table-cell>
          <table:table-cell office:value-type="string" table:style-name="ce7">
            <text:p>Mensa per degenti</text:p>
          </table:table-cell>
          <table:table-cell office:value-type="float" office:value="29692.09" table:style-name="ce8">
            <text:p>29.692,09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4830.99" table:style-name="ce8">
            <text:p>4.830,99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398.28" table:style-name="ce8">
            <text:p>7.398,28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122.95" table:style-name="ce8">
            <text:p>11.122,9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600" table:style-name="ce8">
            <text:p>1.60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1" table:style-name="ce7">
            <text:p>2201</text:p>
          </table:table-cell>
          <table:table-cell office:value-type="string" table:style-name="ce7">
            <text:p>Prodotti alimentari</text:p>
          </table:table-cell>
          <table:table-cell office:value-type="float" office:value="567" table:style-name="ce8">
            <text:p>567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3595.46" table:style-name="ce8">
            <text:p>23.595,4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25.53" table:style-name="ce8">
            <text:p>1.525,53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817.5" table:style-name="ce8">
            <text:p>1.817,5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4" table:style-name="ce8">
            <text:p>0,0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88.0999999999999" table:style-name="ce8">
            <text:p>1.088,1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014.4" table:style-name="ce8">
            <text:p>3.014,4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941" table:style-name="ce8">
            <text:p>941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7.8" table:style-name="ce8">
            <text:p>97,8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0" table:style-name="ce7">
            <text:p>3130</text:p>
          </table:table-cell>
          <table:table-cell office:value-type="string" table:style-name="ce7">
            <text:p>Acq. di prestazioni trasporto in emerg. e urgenza da privati</text:p>
          </table:table-cell>
          <table:table-cell office:value-type="float" office:value="7076.87" table:style-name="ce8">
            <text:p>7.076,87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27919.61" table:style-name="ce8">
            <text:p>27.919,61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60" table:style-name="ce8">
            <text:p>16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80.67000000000002" table:style-name="ce8">
            <text:p>180,67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1.66" table:style-name="ce8">
            <text:p>21,6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52" table:style-name="ce8">
            <text:p>552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60" table:style-name="ce8">
            <text:p>2.16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716" table:style-name="ce8">
            <text:p>5.716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230" table:style-name="ce8">
            <text:p>10.23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610" table:style-name="ce8">
            <text:p>2.61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06" table:style-name="ce8">
            <text:p>3.706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50" table:style-name="ce8">
            <text:p>1.75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619.7000000000003" table:style-name="ce8">
            <text:p>2.619,7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51.13" table:style-name="ce8">
            <text:p>151,13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79.46" table:style-name="ce8">
            <text:p>579,4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782.34" table:style-name="ce8">
            <text:p>9.782,3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68.62" table:style-name="ce8">
            <text:p>268,62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1938" table:style-name="ce8">
            <text:p>1.938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655.82" table:style-name="ce8">
            <text:p>655,82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90.66" table:style-name="ce8">
            <text:p>590,6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091.2" table:style-name="ce8">
            <text:p>8.091,2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1.36000000000001" table:style-name="ce8">
            <text:p>151,36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44.8399999999999" table:style-name="ce8">
            <text:p>1.244,8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799" table:style-name="ce8">
            <text:p>2.799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20" table:style-name="ce8">
            <text:p>1.02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6170" table:style-name="ce8">
            <text:p>86.17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350.6000000000001" table:style-name="ce8">
            <text:p>1.350,6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0" table:style-name="ce8">
            <text:p>6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49.24" table:style-name="ce8">
            <text:p>449,2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62.28000000000003" table:style-name="ce8">
            <text:p>462,28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472.4" table:style-name="ce8">
            <text:p>9.472,4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581.8500000000001" table:style-name="ce8">
            <text:p>1.581,85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85" table:style-name="ce8">
            <text:p>1.185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681" table:style-name="ce8">
            <text:p>8.681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55" table:style-name="ce8">
            <text:p>155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4" table:style-name="ce7">
            <text:p>6104</text:p>
          </table:table-cell>
          <table:table-cell office:value-type="string" table:style-name="ce7">
            <text:p>Attrezzature sanitarie e scientifiche</text:p>
          </table:table-cell>
          <table:table-cell office:value-type="float" office:value="12720" table:style-name="ce8">
            <text:p>12.72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380.290000000001" table:style-name="ce8">
            <text:p>10.380,29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335.94" table:style-name="ce8">
            <text:p>1.335,94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6.4" table:style-name="ce8">
            <text:p>86,4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376" table:style-name="ce8">
            <text:p>8.376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950" table:style-name="ce8">
            <text:p>5.95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99" table:style-name="ce8">
            <text:p>399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610" table:style-name="ce8">
            <text:p>11.61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0" table:style-name="ce8">
            <text:p>130,00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2.47" table:style-name="ce8">
            <text:p>12,47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1.38" table:style-name="ce8">
            <text:p>501,38</text:p>
          </table:table-cell>
          <table:table-cell office:value-type="string" table:style-name="ce9">
            <text:p>0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7693.8" table:style-name="ce8">
            <text:p>7.693,80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84.53" table:style-name="ce8">
            <text:p>1.584,53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535.2400000000002" table:style-name="ce8">
            <text:p>2.535,24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160" table:style-name="ce8">
            <text:p>2.160,00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800" table:style-name="ce8">
            <text:p>3.800,00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990" table:style-name="ce8">
            <text:p>2.990,00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2" table:style-name="ce7">
            <text:p>6102</text:p>
          </table:table-cell>
          <table:table-cell office:value-type="string" table:style-name="ce7">
            <text:p>Fabbricati<text:s/></text:p>
          </table:table-cell>
          <table:table-cell office:value-type="float" office:value="42038.61" table:style-name="ce8">
            <text:p>42.038,61</text:p>
          </table:table-cell>
          <table:table-cell office:value-type="string" table:style-name="ce9">
            <text:p>11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550" table:style-name="ce8">
            <text:p>55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00" table:style-name="ce8">
            <text:p>10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685.42" table:style-name="ce8">
            <text:p>685,42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2" table:style-name="ce7">
            <text:p>3212</text:p>
          </table:table-cell>
          <table:table-cell office:value-type="string" table:style-name="ce7">
            <text:p>Assistenza informatica e manutenzione software<text:s text:c="2"/></text:p>
          </table:table-cell>
          <table:table-cell office:value-type="float" office:value="452" table:style-name="ce8">
            <text:p>452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40.80000000000007" table:style-name="ce8">
            <text:p>640,8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00.1" table:style-name="ce8">
            <text:p>800,1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321.33" table:style-name="ce8">
            <text:p>321,33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439" table:style-name="ce8">
            <text:p>6.439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8210" table:style-name="ce8">
            <text:p>8.21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885.38" table:style-name="ce8">
            <text:p>6.885,38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95.3" table:style-name="ce8">
            <text:p>1.695,3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92.09" table:style-name="ce8">
            <text:p>2.092,09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94.7" table:style-name="ce8">
            <text:p>494,7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354.24" table:style-name="ce8">
            <text:p>354,24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55.9" table:style-name="ce8">
            <text:p>555,9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61.2" table:style-name="ce8">
            <text:p>61,2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87.3" table:style-name="ce8">
            <text:p>387,3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833.35" table:style-name="ce8">
            <text:p>833,3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33.35" table:style-name="ce8">
            <text:p>833,3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899.35" table:style-name="ce8">
            <text:p>2.899,3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5684.08" table:style-name="ce8">
            <text:p>15.684,08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6" table:style-name="ce8">
            <text:p>0,06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1533.700000000004" table:style-name="ce8">
            <text:p>51.533,7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28.44" table:style-name="ce8">
            <text:p>1.728,44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707" table:style-name="ce8">
            <text:p>2.707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8.84000000000003" table:style-name="ce8">
            <text:p>378,84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880" table:style-name="ce8">
            <text:p>8.88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65.2" table:style-name="ce8">
            <text:p>1.465,2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20" table:style-name="ce7">
            <text:p>3220</text:p>
          </table:table-cell>
          <table:table-cell office:value-type="string" table:style-name="ce7">
            <text:p>Smaltimento rifiuti</text:p>
          </table:table-cell>
          <table:table-cell office:value-type="float" office:value="17974.59" table:style-name="ce8">
            <text:p>17.974,59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2" table:style-name="ce7">
            <text:p>6102</text:p>
          </table:table-cell>
          <table:table-cell office:value-type="string" table:style-name="ce7">
            <text:p>Fabbricati<text:s/></text:p>
          </table:table-cell>
          <table:table-cell office:value-type="float" office:value="47343.86" table:style-name="ce8">
            <text:p>47.343,86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7642" table:style-name="ce8">
            <text:p>17.642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290" table:style-name="ce8">
            <text:p>1.29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2.48" table:style-name="ce8">
            <text:p>122,48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821.050000000001" table:style-name="ce8">
            <text:p>12.821,0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98.94" table:style-name="ce8">
            <text:p>398,94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28.95000000000002" table:style-name="ce8">
            <text:p>228,9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850.59" table:style-name="ce8">
            <text:p>3.850,59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1426.47" table:style-name="ce8">
            <text:p>11.426,47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04" table:style-name="ce7">
            <text:p>3204</text:p>
          </table:table-cell>
          <table:table-cell office:value-type="string" table:style-name="ce7">
            <text:p>Servizi ausiliari e spese di pulizia</text:p>
          </table:table-cell>
          <table:table-cell office:value-type="float" office:value="81112.490000000005" table:style-name="ce8">
            <text:p>81.112,49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56.5" table:style-name="ce8">
            <text:p>456,5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32.30000000000007" table:style-name="ce8">
            <text:p>932,3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1118" table:style-name="ce8">
            <text:p>1.118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7942" table:style-name="ce8">
            <text:p>57.942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11.05" table:style-name="ce8">
            <text:p>511,0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094.05" table:style-name="ce8">
            <text:p>3.094,0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19.90000000000003" table:style-name="ce8">
            <text:p>419,9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7250.21" table:style-name="ce8">
            <text:p>37.250,21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077.5999999999999" table:style-name="ce8">
            <text:p>1.077,6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1.65" table:style-name="ce8">
            <text:p>601,65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80" table:style-name="ce8">
            <text:p>880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98" table:style-name="ce7">
            <text:p>3198</text:p>
          </table:table-cell>
          <table:table-cell office:value-type="string" table:style-name="ce7">
            <text:p>Altri acquisti di servizi e prestaz.sanitarie da altri sogg.</text:p>
          </table:table-cell>
          <table:table-cell office:value-type="float" office:value="18434.2" table:style-name="ce8">
            <text:p>18.434,2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32.79999999999995" table:style-name="ce8">
            <text:p>532,8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6292" table:style-name="ce8">
            <text:p>6.292,00</text:p>
          </table:table-cell>
          <table:table-cell office:value-type="string" table:style-name="ce9">
            <text:p>16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0" table:style-name="ce8">
            <text:p>200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5000" table:style-name="ce8">
            <text:p>25.000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03" table:style-name="ce7">
            <text:p>5103</text:p>
          </table:table-cell>
          <table:table-cell office:value-type="string" table:style-name="ce7">
            <text:p>Altri concorsi, recuperi e rimborsi da soggetti privati</text:p>
          </table:table-cell>
          <table:table-cell office:value-type="float" office:value="5457.4000000000005" table:style-name="ce8">
            <text:p>5.457,4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96.76" table:style-name="ce8">
            <text:p>296,76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92.12" table:style-name="ce8">
            <text:p>292,12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13" table:style-name="ce8">
            <text:p>213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04" table:style-name="ce8">
            <text:p>104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0" table:style-name="ce7">
            <text:p>2110</text:p>
          </table:table-cell>
          <table:table-cell office:value-type="string" table:style-name="ce7">
            <text:p>Materiali e prodotti per uso veterinario</text:p>
          </table:table-cell>
          <table:table-cell office:value-type="float" office:value="125.53" table:style-name="ce8">
            <text:p>125,53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97.44" table:style-name="ce8">
            <text:p>497,44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3" table:style-name="ce7">
            <text:p>2203</text:p>
          </table:table-cell>
          <table:table-cell office:value-type="string" table:style-name="ce7">
            <text:p>Combustibili, carburanti e lubrificanti<text:s text:c="2"/></text:p>
          </table:table-cell>
          <table:table-cell office:value-type="float" office:value="604.80000000000007" table:style-name="ce8">
            <text:p>604,8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7.0000000000000007E-2" table:style-name="ce8">
            <text:p>0,07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292.5" table:style-name="ce8">
            <text:p>292,5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418.9500000000003" table:style-name="ce8">
            <text:p>2.418,95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58.24" table:style-name="ce8">
            <text:p>1.058,24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29.63" table:style-name="ce8">
            <text:p>529,63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847.4" table:style-name="ce8">
            <text:p>847,4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54.74" table:style-name="ce8">
            <text:p>954,74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55" table:style-name="ce8">
            <text:p>155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2221.4500000000003" table:style-name="ce8">
            <text:p>2.221,45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598.5" table:style-name="ce8">
            <text:p>598,5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198" table:style-name="ce8">
            <text:p>3.198,0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87.20000000000002" table:style-name="ce8">
            <text:p>187,2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19.2" table:style-name="ce8">
            <text:p>319,20</text:p>
          </table:table-cell>
          <table:table-cell office:value-type="string" table:style-name="ce9">
            <text:p>17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100" table:style-name="ce8">
            <text:p>1.100,00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28250.51" table:style-name="ce8">
            <text:p>428.250,51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1971.3500000000001" table:style-name="ce8">
            <text:p>1.971,35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675953.47" table:style-name="ce8">
            <text:p>675.953,47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740.35" table:style-name="ce8">
            <text:p>2.740,35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633155.31000000006" table:style-name="ce8">
            <text:p>633.155,31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3865.46" table:style-name="ce8">
            <text:p>3.865,46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509456.19" table:style-name="ce8">
            <text:p>509.456,19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1993.67" table:style-name="ce8">
            <text:p>1.993,67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430347.97000000003" table:style-name="ce8">
            <text:p>430.347,97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656.7200000000003" table:style-name="ce8">
            <text:p>2.656,72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336325.12" table:style-name="ce8">
            <text:p>336.325,12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2185.09" table:style-name="ce8">
            <text:p>2.185,09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618852.4" table:style-name="ce8">
            <text:p>618.852,40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7" table:style-name="ce7">
            <text:p>2207</text:p>
          </table:table-cell>
          <table:table-cell office:value-type="string" table:style-name="ce7">
            <text:p>Acquisto di beni non sanitari da altre strutture sanitarie</text:p>
          </table:table-cell>
          <table:table-cell office:value-type="float" office:value="5160.6400000000003" table:style-name="ce8">
            <text:p>5.160,64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1" table:style-name="ce7">
            <text:p>2111</text:p>
          </table:table-cell>
          <table:table-cell office:value-type="string" table:style-name="ce7">
            <text:p>Acquisti di beni sanitari da altre strutture sanitarie</text:p>
          </table:table-cell>
          <table:table-cell office:value-type="float" office:value="1430.31" table:style-name="ce8">
            <text:p>1.430,31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950" table:style-name="ce8">
            <text:p>4.950,00</text:p>
          </table:table-cell>
          <table:table-cell office:value-type="string" table:style-name="ce9">
            <text:p>18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3200.03" table:style-name="ce8">
            <text:p>3.200,03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6" table:style-name="ce7">
            <text:p>3136</text:p>
          </table:table-cell>
          <table:table-cell office:value-type="string" table:style-name="ce7">
            <text:p>Cons.,coll.,inter.altre prest.lav. sanit.e socios. da priv.</text:p>
          </table:table-cell>
          <table:table-cell office:value-type="float" office:value="1020" table:style-name="ce8">
            <text:p>1.020,0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9" table:style-name="ce7">
            <text:p>3219</text:p>
          </table:table-cell>
          <table:table-cell office:value-type="string" table:style-name="ce7">
            <text:p>Spese legali</text:p>
          </table:table-cell>
          <table:table-cell office:value-type="float" office:value="432" table:style-name="ce8">
            <text:p>432,0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5834.4000000000005" table:style-name="ce8">
            <text:p>5.834,4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00" table:style-name="ce8">
            <text:p>400,0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2" table:style-name="ce7">
            <text:p>6102</text:p>
          </table:table-cell>
          <table:table-cell office:value-type="string" table:style-name="ce7">
            <text:p>Fabbricati<text:s/></text:p>
          </table:table-cell>
          <table:table-cell office:value-type="float" office:value="3033" table:style-name="ce8">
            <text:p>3.033,0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418" table:style-name="ce8">
            <text:p>418,00</text:p>
          </table:table-cell>
          <table:table-cell office:value-type="string" table:style-name="ce9">
            <text:p>23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965.43000000000006" table:style-name="ce8">
            <text:p>965,43</text:p>
          </table:table-cell>
          <table:table-cell office:value-type="string" table:style-name="ce9">
            <text:p>24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30.72999999999999" table:style-name="ce8">
            <text:p>130,73</text:p>
          </table:table-cell>
          <table:table-cell office:value-type="string" table:style-name="ce9">
            <text:p>24/06/2026</text:p>
          </table:table-cell>
          <table:table-cell office:value-type="string" table:style-name="ce7">
            <text:p>1. Persona fisica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03" table:style-name="ce7">
            <text:p>5103</text:p>
          </table:table-cell>
          <table:table-cell office:value-type="string" table:style-name="ce7">
            <text:p>Altri concorsi, recuperi e rimborsi da soggetti privati</text:p>
          </table:table-cell>
          <table:table-cell office:value-type="float" office:value="5000" table:style-name="ce8">
            <text:p>5.000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360.52" table:style-name="ce8">
            <text:p>18.360,52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92.90000000000003" table:style-name="ce8">
            <text:p>492,9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814.80000000000007" table:style-name="ce8">
            <text:p>814,8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7137.14" table:style-name="ce8">
            <text:p>7.137,14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" table:style-name="ce8">
            <text:p>4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28332.56" table:style-name="ce8">
            <text:p>1.128.332,56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4696.08" table:style-name="ce8">
            <text:p>4.696,08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2401.4900000000002" table:style-name="ce8">
            <text:p>2.401,49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50" table:style-name="ce8">
            <text:p>1.150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65" table:style-name="ce8">
            <text:p>765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3" table:style-name="ce8">
            <text:p>53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3" table:style-name="ce7">
            <text:p>6103</text:p>
          </table:table-cell>
          <table:table-cell office:value-type="string" table:style-name="ce7">
            <text:p>Impianti e macchinari</text:p>
          </table:table-cell>
          <table:table-cell office:value-type="float" office:value="3331.4900000000002" table:style-name="ce8">
            <text:p>3.331,49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59.70000000000005" table:style-name="ce8">
            <text:p>559,7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1.56" table:style-name="ce8">
            <text:p>11,56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79" table:style-name="ce8">
            <text:p>179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35" table:style-name="ce8">
            <text:p>135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3" table:style-name="ce7">
            <text:p>3213</text:p>
          </table:table-cell>
          <table:table-cell office:value-type="string" table:style-name="ce7">
            <text:p>Corsi di formazione esternalizzata</text:p>
          </table:table-cell>
          <table:table-cell office:value-type="float" office:value="149.54" table:style-name="ce8">
            <text:p>149,54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45.91" table:style-name="ce8">
            <text:p>245,91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06.2" table:style-name="ce8">
            <text:p>406,2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913.94" table:style-name="ce8">
            <text:p>1.913,94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134" table:style-name="ce7">
            <text:p>3134</text:p>
          </table:table-cell>
          <table:table-cell office:value-type="string" table:style-name="ce7">
            <text:p>Consul,collab.e altre prest.sanit.da strutture della Regione</text:p>
          </table:table-cell>
          <table:table-cell office:value-type="float" office:value="16961.900000000001" table:style-name="ce8">
            <text:p>16.961,9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6" table:style-name="ce8">
            <text:p>6,00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INVESTIMENTI FISSI</text:p>
          </table:table-cell>
          <table:table-cell office:value-type="float" office:value="6102" table:style-name="ce7">
            <text:p>6102</text:p>
          </table:table-cell>
          <table:table-cell office:value-type="string" table:style-name="ce7">
            <text:p>Fabbricati<text:s/></text:p>
          </table:table-cell>
          <table:table-cell office:value-type="float" office:value="11517.45" table:style-name="ce8">
            <text:p>11.517,45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14399.27" table:style-name="ce8">
            <text:p>14.399,27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6171.05" table:style-name="ce8">
            <text:p>6.171,05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7.0000000000000007E-2" table:style-name="ce8">
            <text:p>0,07</text:p>
          </table:table-cell>
          <table:table-cell office:value-type="string" table:style-name="ce9">
            <text:p>25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04" table:style-name="ce8">
            <text:p>104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502.95" table:style-name="ce8">
            <text:p>502,9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20.20000000000005" table:style-name="ce8">
            <text:p>520,2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289.32" table:style-name="ce8">
            <text:p>289,3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2" table:style-name="ce7">
            <text:p>2202</text:p>
          </table:table-cell>
          <table:table-cell office:value-type="string" table:style-name="ce7">
            <text:p>Materiali di guardaroba,di pulizia e di convivenza in genere</text:p>
          </table:table-cell>
          <table:table-cell office:value-type="float" office:value="6909.08" table:style-name="ce8">
            <text:p>6.909,08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084.36" table:style-name="ce8">
            <text:p>6.084,36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357.2" table:style-name="ce8">
            <text:p>1.357,2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161.9000000000001" table:style-name="ce8">
            <text:p>1.161,9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830.78" table:style-name="ce8">
            <text:p>1.830,78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946.6500000000005" table:style-name="ce8">
            <text:p>5.946,6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2" table:style-name="ce8">
            <text:p>0,0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706.15" table:style-name="ce8">
            <text:p>1.706,1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9" table:style-name="ce8">
            <text:p>129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5" table:style-name="ce8">
            <text:p>2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45.5" table:style-name="ce8">
            <text:p>645,5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360" table:style-name="ce8">
            <text:p>5.36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59.4" table:style-name="ce8">
            <text:p>59,4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10956.75" table:style-name="ce8">
            <text:p>10.956,7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5871.06" table:style-name="ce8">
            <text:p>5.871,06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213" table:style-name="ce8">
            <text:p>213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04" table:style-name="ce8">
            <text:p>104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20" table:style-name="ce8">
            <text:p>82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695" table:style-name="ce8">
            <text:p>7.69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320" table:style-name="ce8">
            <text:p>8.32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06" table:style-name="ce8">
            <text:p>1.206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00" table:style-name="ce8">
            <text:p>3.00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34.6000000000001" table:style-name="ce8">
            <text:p>1.434,6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62.4" table:style-name="ce8">
            <text:p>662,4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95.5" table:style-name="ce8">
            <text:p>2.095,5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715.88" table:style-name="ce8">
            <text:p>1.715,88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214.57" table:style-name="ce8">
            <text:p>214,57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8.37" table:style-name="ce8">
            <text:p>28,37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450.36" table:style-name="ce8">
            <text:p>450,36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200" table:style-name="ce8">
            <text:p>4.20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522" table:style-name="ce8">
            <text:p>522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5" table:style-name="ce8">
            <text:p>20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737.75" table:style-name="ce8">
            <text:p>1.737,7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235" table:style-name="ce8">
            <text:p>2.23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560" table:style-name="ce8">
            <text:p>1.56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200" table:style-name="ce8">
            <text:p>9.20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98" table:style-name="ce7">
            <text:p>2298</text:p>
          </table:table-cell>
          <table:table-cell office:value-type="string" table:style-name="ce7">
            <text:p>Altri beni non sanitari</text:p>
          </table:table-cell>
          <table:table-cell office:value-type="float" office:value="316.92" table:style-name="ce8">
            <text:p>316,9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66" table:style-name="ce8">
            <text:p>1.666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204" table:style-name="ce7">
            <text:p>2204</text:p>
          </table:table-cell>
          <table:table-cell office:value-type="string" table:style-name="ce7">
            <text:p>Supporti informatici e cancelleria</text:p>
          </table:table-cell>
          <table:table-cell office:value-type="float" office:value="129.79" table:style-name="ce8">
            <text:p>129,79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641.04" table:style-name="ce8">
            <text:p>3.641,04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677.2300000000005" table:style-name="ce8">
            <text:p>6.677,23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76.8700000000001" table:style-name="ce8">
            <text:p>1.476,87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84.5" table:style-name="ce8">
            <text:p>184,5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644.12" table:style-name="ce8">
            <text:p>644,1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16" table:style-name="ce8">
            <text:p>216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061.9" table:style-name="ce8">
            <text:p>2.061,9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300" table:style-name="ce8">
            <text:p>1.30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277.42" table:style-name="ce8">
            <text:p>3.277,4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3" table:style-name="ce8">
            <text:p>0,03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652.4" table:style-name="ce8">
            <text:p>1.652,4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697.6" table:style-name="ce8">
            <text:p>697,6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325" table:style-name="ce8">
            <text:p>3.32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39069.24" table:style-name="ce8">
            <text:p>39.069,24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4262.6900000000005" table:style-name="ce8">
            <text:p>4.262,69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55" table:style-name="ce8">
            <text:p>85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3047" table:style-name="ce8">
            <text:p>3.047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618" table:style-name="ce8">
            <text:p>618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419.5" table:style-name="ce8">
            <text:p>2.419,5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1581.8500000000001" table:style-name="ce8">
            <text:p>1.581,8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3887.16" table:style-name="ce8">
            <text:p>3.887,16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25" table:style-name="ce8">
            <text:p>425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616" table:style-name="ce8">
            <text:p>1.616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1350.64" table:style-name="ce8">
            <text:p>1.350,64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80" table:style-name="ce8">
            <text:p>48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781.2" table:style-name="ce8">
            <text:p>781,2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453.6" table:style-name="ce8">
            <text:p>453,6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9380" table:style-name="ce8">
            <text:p>9.38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9870.32" table:style-name="ce8">
            <text:p>9.870,32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18" table:style-name="ce7">
            <text:p>3218</text:p>
          </table:table-cell>
          <table:table-cell office:value-type="string" table:style-name="ce7">
            <text:p>Altre spese di manutenzione ordinaria e riparazioni<text:s/></text:p>
          </table:table-cell>
          <table:table-cell office:value-type="float" office:value="500" table:style-name="ce8">
            <text:p>50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1" table:style-name="ce7">
            <text:p>5201</text:p>
          </table:table-cell>
          <table:table-cell office:value-type="string" table:style-name="ce7">
            <text:p>Noleggi<text:s/></text:p>
          </table:table-cell>
          <table:table-cell office:value-type="float" office:value="1750" table:style-name="ce8">
            <text:p>1.75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75.2" table:style-name="ce8">
            <text:p>475,2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14550" table:style-name="ce8">
            <text:p>14.55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46.89" table:style-name="ce8">
            <text:p>46,89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207.3399999999999" table:style-name="ce8">
            <text:p>1.207,34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291.95" table:style-name="ce8">
            <text:p>291,95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4656.16" table:style-name="ce8">
            <text:p>4.656,16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99" table:style-name="ce7">
            <text:p>5599</text:p>
          </table:table-cell>
          <table:table-cell office:value-type="string" table:style-name="ce7">
            <text:p>Altre spese correnti derivanti da sopravvenienze<text:s/></text:p>
          </table:table-cell>
          <table:table-cell office:value-type="float" office:value="0.03" table:style-name="ce8">
            <text:p>0,03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I DI SERVIZI</text:p>
          </table:table-cell>
          <table:table-cell office:value-type="float" office:value="3299" table:style-name="ce7">
            <text:p>3299</text:p>
          </table:table-cell>
          <table:table-cell office:value-type="string" table:style-name="ce7">
            <text:p>Altre spese per servizi non sanitari</text:p>
          </table:table-cell>
          <table:table-cell office:value-type="float" office:value="3650" table:style-name="ce8">
            <text:p>3.650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01" table:style-name="ce7">
            <text:p>2101</text:p>
          </table:table-cell>
          <table:table-cell office:value-type="string" table:style-name="ce7">
            <text:p>Prodotti farmaceutici</text:p>
          </table:table-cell>
          <table:table-cell office:value-type="float" office:value="5236" table:style-name="ce8">
            <text:p>5.236,00</text:p>
          </table:table-cell>
          <table:table-cell office:value-type="string" table:style-name="ce9">
            <text:p>26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05" table:style-name="ce7">
            <text:p>5205</text:p>
          </table:table-cell>
          <table:table-cell office:value-type="string" table:style-name="ce7">
            <text:p>Licenze software<text:s text:c="2"/></text:p>
          </table:table-cell>
          <table:table-cell office:value-type="float" office:value="3460.21" table:style-name="ce8">
            <text:p>3.460,21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3. Soggetto ester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837.6" table:style-name="ce8">
            <text:p>837,60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663.36" table:style-name="ce8">
            <text:p>663,36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1461.15" table:style-name="ce8">
            <text:p>1.461,15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298.15000000000003" table:style-name="ce8">
            <text:p>298,15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2118.1999999999998" table:style-name="ce8">
            <text:p>2.118,20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2" table:style-name="ce7">
            <text:p>2112</text:p>
          </table:table-cell>
          <table:table-cell office:value-type="string" table:style-name="ce7">
            <text:p>Dispositivi medici</text:p>
          </table:table-cell>
          <table:table-cell office:value-type="float" office:value="772.35" table:style-name="ce8">
            <text:p>772,35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13" table:style-name="ce7">
            <text:p>2113</text:p>
          </table:table-cell>
          <table:table-cell office:value-type="string" table:style-name="ce7">
            <text:p>Prodotti chimici</text:p>
          </table:table-cell>
          <table:table-cell office:value-type="float" office:value="649.32000000000005" table:style-name="ce8">
            <text:p>649,32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style-name="ro2">
          <table:table-cell office:value-type="float" office:value="2026" table:style-name="ce6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USCITE CORRENTI</text:p>
          </table:table-cell>
          <table:table-cell office:value-type="string" table:style-name="ce7">
            <text:p>ACQUISTO DI BENI</text:p>
          </table:table-cell>
          <table:table-cell office:value-type="float" office:value="2198" table:style-name="ce7">
            <text:p>2198</text:p>
          </table:table-cell>
          <table:table-cell office:value-type="string" table:style-name="ce7">
            <text:p>Altri acquisti di beni sanitari</text:p>
          </table:table-cell>
          <table:table-cell office:value-type="float" office:value="871.56000000000006" table:style-name="ce8">
            <text:p>871,56</text:p>
          </table:table-cell>
          <table:table-cell office:value-type="string" table:style-name="ce9">
            <text:p>29/06/2026</text:p>
          </table:table-cell>
          <table:table-cell office:value-type="string" table:style-name="ce7">
            <text:p>2. Altro soggetto pubblico e privato</text:p>
          </table:table-cell>
          <table:table-cell table:number-columns-repeated="16375"/>
        </table:table-row>
        <table:table-row table:number-rows-repeated="1047389" table:style-name="ro3">
          <table:table-cell table:number-columns-repeated="16384"/>
        </table:table-row>
      </table:table>
      <table:database-ranges>
        <table:database-range table:target-range-address="CRO_Pagamenti_2_trimestre_26.A1:CRO_Pagamenti_2_trimestre_26.I118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month/>
      <number:text>/</number:text>
      <number:day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Raffaella Cattaruzza</meta:initial-creator>
    <dc:creator>Cattaruzza Raffaella</dc:creator>
    <meta:creation-date>2026-07-10T07:46:50Z</meta:creation-date>
    <dc:date>2026-07-10T08:58:53Z</dc:date>
  </office:meta>
</office:document-meta>
</file>